
<file path=META-INF/manifest.xml><?xml version="1.0" encoding="utf-8"?>
<manifest:manifest xmlns:manifest="urn:oasis:names:tc:opendocument:xmlns:manifest:1.0" manifest:version="1.2">
  <manifest:file-entry manifest:media-type="application/vnd.oasis.opendocument.graphics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438000003B49DD91F04.jpg"/>
  <manifest:file-entry manifest:media-type="image/jpeg" manifest:full-path="Pictures/1000000000000438000003B53C88382B.jp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/>
    <style:style style:name="gr1" style:family="graphic" style:parent-style-name="Objekt_20_ohne_20_Füllung_20_und_20_ohne_20_Linie">
      <style:graphic-properties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</office:automatic-styles>
  <office:body>
    <office:drawing>
      <draw:page draw:name="page1" draw:style-name="dp1" draw:master-page-name="Standard">
        <draw:frame draw:style-name="gr1" draw:text-style-name="P1" draw:layer="layout" svg:width="11.7cm" svg:height="8.767cm" svg:x="1.2cm" svg:y="1.033cm">
          <draw:image xlink:href="Pictures/1000000000000438000003B49DD91F04.jpg" xlink:type="simple" xlink:show="embed" xlink:actuate="onLoad">
            <text:p/>
          </draw:image>
        </draw:frame>
        <draw:frame draw:style-name="gr1" draw:text-style-name="P1" draw:layer="layout" svg:width="11.4cm" svg:height="8.7cm" svg:x="13.1cm" svg:y="1cm">
          <draw:image xlink:href="Pictures/1000000000000438000003B53C88382B.jpg" xlink:type="simple" xlink:show="embed" xlink:actuate="onLoad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marker draw:name="Arrow" svg:viewBox="0 0 20 30" svg:d="M10 0l-10 30h20z"/>
    <style:default-style style:family="graphic">
      <style:graphic-properties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de" fo:country="DE" style:font-family-asian="'Lucida Sans Unicode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kt_20_ohne_20_Füllung_20_und_20_ohne_20_Linie" style:display-name="Objekt ohne Füllung und ohne Lini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1cm" fo:margin-bottom="1cm" fo:margin-left="1cm" fo:margin-right="1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initial-creator>FC Mündersbach</meta:initial-creator>
    <meta:creation-date>2026-08-10T14:05:01.73</meta:creation-date>
    <dc:date>2026-08-10T14:11:43.04</dc:date>
    <dc:creator>FC Mündersbach</dc:creator>
    <meta:editing-duration>PT6M41S</meta:editing-duration>
    <meta:editing-cycles>2</meta:editing-cycles>
    <meta:generator>OpenOffice/4.1.15$Win32 OpenOffice.org_project/4115m2$Build-9813</meta:generator>
    <meta:document-statistic meta:object-count="2"/>
  </office:meta>
</office:document-meta>
</file>